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start"/><text:bookmark-start text:name="__RefHeading___sommaire_dossier_publique_1"/><text:bookmark-start text:name="sommaire_dossier_publique"/>sommaire dossier publique<text:bookmark-end text:name="__RefHeading___sommaire_dossier_publique_1"/><text:bookmark-end text:name="sommaire_dossier_publique"/></text:h>
      <text:h text:style-name="Heading_20_2" text:outline-level="2"><text:bookmark-start text:name="__RefHeading___curriculum_vitae_2"/><text:bookmark-start text:name="curriculum_vitae"/>curriculum vitae<text:bookmark-end text:name="__RefHeading___curriculum_vitae_2"/><text:bookmark-end text:name="curriculum_vitae"/></text:h>
      <text:p text:style-name="Text_20_body"><text:a xlink:type="simple" xlink:href="https://kavodao.org/doku.php?id=apu:cv:start" text:style-name="Internet_20_link" text:visited-style-name="Visited_20_Internet_20_Link">CV français Tanguy Brulé</text:a></text:p>
      <text:p text:style-name="Text_20_body"><text:a xlink:type="simple" xlink:href="https://kavodao.org/doku.php?id=apu:cv:cvenglish_version" text:style-name="Internet_20_link" text:visited-style-name="Visited_20_Internet_20_Link">english CV Tanguy Brulé</text:a></text:p>
      <text:h text:style-name="Heading_20_2" text:outline-level="2"><text:bookmark-start text:name="__RefHeading___interets_pour_l_organisation_des_connaissances_3"/><text:bookmark-start text:name="interets_pour_l_organisation_des_connaissances"/>intérêts pour l'organisation des connaissances:<text:bookmark-end text:name="__RefHeading___interets_pour_l_organisation_des_connaissances_3"/><text:bookmark-end text:name="interets_pour_l_organisation_des_connaissances"/></text:h>
      <text:list text:style-name="List_20_1" text:continue-numbering="false">
        <text:list-item>
          <text:p text:style-name="LastListParagraph_List_20_1_Content_First"> Les wikis voir mon <text:a xlink:type="simple" xlink:href="https://kavodao.org/doku.php?id=apu:wiki:start" text:style-name="Internet_20_link" text:visited-style-name="Visited_20_Internet_20_Link"> Projet WIKI</text:a></text:p>
        </text:list-item>
      </text:list>
      <text:h text:style-name="Heading_20_2" text:outline-level="2"><text:bookmark-start text:name="__RefHeading___autres_sujets_d_interets_4"/><text:bookmark-start text:name="autres_sujets_d_interets"/>Autres sujets d'intérêts<text:bookmark-end text:name="__RefHeading___autres_sujets_d_interets_4"/><text:bookmark-end text:name="autres_sujets_d_interets"/></text:h>
      <text:list text:style-name="List_20_1" text:continue-numbering="false">
        <text:list-item>
          <text:p text:style-name="List_20_1_Content_First"> Vol libre : parapente et deltaplane</text:p>
        </text:list-item>
        <text:list-item>
          <text:p text:style-name="List_20_1_Content"> propulsion par kite</text:p>
        </text:list-item>
        <text:list-item>
          <text:p text:style-name="List_20_1_Content"> danses traditionnelles : bretonnes et autres.</text:p>
        </text:list-item>
        <text:list-item>
          <text:p text:style-name="List_20_1_Content"> tango</text:p>
        </text:list-item>
        <text:list-item>
          <text:p text:style-name="List_20_1_Content"> santé mentale, réintégration dans la société des exclus psychiques.</text:p>
        </text:list-item>
        <text:list-item>
          <text:p text:style-name="List_20_1_Content_Last"> agriculture régénératrice: amélioration de la fertilité des sols grâce au keyline desig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start</dc:title>
  </office:meta>
</office:document-meta>
</file>