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entreprise:clients:bacsdeloire:start"/><text:bookmark-start text:name="__RefHeading___client_wiki_bacs_de_loire_1"/><text:bookmark-start text:name="client_wiki_bacs_de_loire"/>Client wiki Bacs de loire.<text:bookmark-end text:name="__RefHeading___client_wiki_bacs_de_loire_1"/><text:bookmark-end text:name="client_wiki_bacs_de_loire"/></text:h>
      <text:h text:style-name="Heading_20_3" text:outline-level="3"><text:bookmark-start text:name="__RefHeading___rencontre_presentation_projet_base_de_connaissance_2"/><text:bookmark-start text:name="rencontre_presentation_projet_base_de_connaissance"/>Rencontre présentation projet base de connaissance<text:bookmark-end text:name="__RefHeading___rencontre_presentation_projet_base_de_connaissance_2"/><text:bookmark-end text:name="rencontre_presentation_projet_base_de_connaissance"/></text:h>
      <text:p text:style-name="Text_20_body">12 Mars 2020 : rencontre avec Pascal et Guillaume des Bacs de Loire pour présentation projet.</text:p>
      <text:h text:style-name="Heading_20_4" text:outline-level="4"><text:bookmark-start text:name="__RefHeading___bilan_des_besoins_et_capacites_informatiques_a_la_cbl_3"/><text:bookmark-start text:name="bilan_des_besoins_et_capacites_informatiques_a_la_cbl"/>Bilan des besoins et capacités informatiques à la CBL<text:bookmark-end text:name="__RefHeading___bilan_des_besoins_et_capacites_informatiques_a_la_cbl_3"/><text:bookmark-end text:name="bilan_des_besoins_et_capacites_informatiques_a_la_cbl"/></text:h>
      <text:h text:style-name="Heading_20_5" text:outline-level="5"><text:bookmark-start text:name="__RefHeading___besoins_qui_pourraient_concerner_la_base_de_connaissance_4"/><text:bookmark-start text:name="besoins_qui_pourraient_concerner_la_base_de_connaissance"/>Besoins qui pourraient concerner la base de connaissance<text:bookmark-end text:name="__RefHeading___besoins_qui_pourraient_concerner_la_base_de_connaissance_4"/><text:bookmark-end text:name="besoins_qui_pourraient_concerner_la_base_de_connaissance"/></text:h>
      <text:list text:style-name="List_20_1" text:continue-numbering="false">
        <text:list-item>
          <text:p text:style-name="List_20_1_Content_First"> Ensemble de l'ISM ce qui implique la possibilité d'utiliser des formulaires.</text:p>
        </text:list-item>
        <text:list-item>
          <text:p text:style-name="List_20_1_Content_Last"> manuel utilisateurs et les procédures machines.</text:p>
        </text:list-item>
      </text:list>
      <text:p text:style-name="Text_20_body">NB:  Projet nouveau bac en stand-by donc pas de besoin de ce côté là.</text:p>
      <text:h text:style-name="Heading_20_5" text:outline-level="5"><text:bookmark-start text:name="__RefHeading___capacites_informatiques_actuelles_5"/><text:bookmark-start text:name="capacites_informatiques_actuelles"/>Capacités informatiques actuelles<text:bookmark-end text:name="__RefHeading___capacites_informatiques_actuelles_5"/><text:bookmark-end text:name="capacites_informatiques_actuelles"/></text:h>
      <text:list text:style-name="List_20_1" text:continue-numbering="false">
        <text:list-item>
          <text:p text:style-name="List_20_1_Content_First"> Niveau administrateur 3 personnes pourraient remplir cette fonction après courte formation : le directeur Guillaume, le responsable  d'exploitation Pascal et l'assistante administrative Claire.</text:p>
        </text:list-item>
        <text:list-item>
          <text:p text:style-name="List_20_1_Content"> Niveau utilisateur le niveau requis est la navigation web. Actuellement tous les équipages ont ce niveau. De plus les départs à la retraite qui vont provoquer un rajeunissement des équipages vont encore améliorer ce niveau.</text:p>
        </text:list-item>
        <text:list-item>
          <text:p text:style-name="List_20_1_Content_Last"> Niveau matériel : la CBL est équipé d'un serveur interne et tous les bateaux disposent de deux ordinateurs. La disponibilité internet à bord des bateaux devrait bientôt être améliorée par l'achat de clé 4G. Le serveur posséde déja les logiciels apache et PHP.</text:p>
        </text:list-item>
      </text:list>
      <text:h text:style-name="Heading_20_3" text:outline-level="3"><text:bookmark-start text:name="__RefHeading___proposition_de_collaboration_6"/><text:bookmark-start text:name="proposition_de_collaboration"/>Proposition de collaboration<text:bookmark-end text:name="__RefHeading___proposition_de_collaboration_6"/><text:bookmark-end text:name="proposition_de_collaboration"/></text:h>
      <text:h text:style-name="Heading_20_4" text:outline-level="4"><text:bookmark-start text:name="__RefHeading___objectif_7"/><text:bookmark-start text:name="objectif"/>objectif<text:bookmark-end text:name="__RefHeading___objectif_7"/><text:bookmark-end text:name="objectif"/></text:h>
      <text:p text:style-name="Text_20_body">Créer un ISM interactif pour les Bacs de Loire respectant toutes les contraintres réglementaires. Le logiciel utilisé sera  Dokuwiki. Sa consultation ne  doit nécessiter que la connaissance de la navigation web pour les utilisateurs de base et une formation de quelques jours pour les administrateurs. </text:p>
      <text:h text:style-name="Heading_20_4" text:outline-level="4"><text:bookmark-start text:name="__RefHeading___budget_8"/><text:bookmark-start text:name="budget"/>Budget<text:bookmark-end text:name="__RefHeading___budget_8"/><text:bookmark-end text:name="budget"/></text:h>
      <text:p text:style-name="Text_20_body">La CBL n'ayant pas de gros besoins dans ce domaine, un budget dans une fourchette de 1000 à 3000 euros est alloué. </text:p>
      <text:h text:style-name="Heading_20_4" text:outline-level="4"><text:bookmark-start text:name="__RefHeading___facturation_9"/><text:bookmark-start text:name="facturation"/>Facturation<text:bookmark-end text:name="__RefHeading___facturation_9"/><text:bookmark-end text:name="facturation"/></text:h>
      <text:p text:style-name="Text_20_body">Pour bénéficier des crédits formation la CBL facturera la prestation à l'entreprise 2i2L sinon la prestation sera facturée en direct à Tanguy.</text:p>
      <text:p text:style-name="Text_20_body">Déroulé de la formation voir <text:a xlink:type="simple" xlink:href="https://kavodao.org/doku.php?id=apu:wiki:entreprise:agenda_type_formation" text:style-name="Internet_20_link" text:visited-style-name="Visited_20_Internet_20_Link">la page de détail</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entreprise:clients:bacsdeloire:start</dc:title>
  </office:meta>
</office:document-meta>
</file>