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clients:neoline"/><text:bookmark-start text:name="__RefHeading___neoline_1"/><text:bookmark-start text:name="neoline"/>Neoline<text:bookmark-end text:name="__RefHeading___neoline_1"/><text:bookmark-end text:name="neoline"/></text:h>
      <text:h text:style-name="Heading_20_3" text:outline-level="3"><text:bookmark-start text:name="__RefHeading___references_de_la_compagnie_2"/><text:bookmark-start text:name="references_de_la_compagnie"/>références de la compagnie<text:bookmark-end text:name="__RefHeading___references_de_la_compagnie_2"/><text:bookmark-end text:name="references_de_la_compagnie"/></text:h>
      <table:table table:style-name="Table_Quotation1">
        <table:table-column/>
        <table:table-row>
          <table:table-cell office:value-type="string" table:style-name="Cell_Quotation1">
            <text:p text:style-name="tablealignleft"> NEOLINE - Cargos rouliers à la voile pour un transport maritime responsable et la transition énergétique de vos supply chains sur ligne transatlantique. <text:a xlink:type="simple" xlink:href="https://www.neoline.eu/" text:style-name="Internet_20_link" text:visited-style-name="Visited_20_Internet_20_Link">site web</text:a></text:p>
          </table:table-cell>
        </table:table-row>
      </table:table>
      <text:p text:style-name="Text_20_body">Contact Adrien Simmonet et Anouk Martin assistante administra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clients:neoline</dc:title>
  </office:meta>
</office:document-meta>
</file>