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lecons:exos:start"/><text:bookmark-start text:name="__RefHeading___exos_1"/><text:bookmark-start text:name="exos"/>exos<text:bookmark-end text:name="__RefHeading___exos_1"/><text:bookmark-end text:name="exos"/></text:h>
      <text:p text:style-name="Text_20_body">exercices pour apprendre à se servir de Dokuwiki</text:p>
      <text:h text:style-name="Heading_20_2" text:outline-level="2"><text:bookmark-start text:name="__RefHeading___index_2"/><text:bookmark-start text:name="index"/>index<text:bookmark-end text:name="__RefHeading___index_2"/><text:bookmark-end text:name="inde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lecons:exos:start</dc:title>
  </office:meta>
</office:document-meta>
</file>