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lecons:lecteur:start"/><text:bookmark-start text:name="__RefHeading___lecteur_wiki_1"/><text:bookmark-start text:name="lecteur_wiki"/>Lecteur wiki<text:bookmark-end text:name="__RefHeading___lecteur_wiki_1"/><text:bookmark-end text:name="lecteur_wiki"/></text:h>
      <text:list text:style-name="List_20_1" text:continue-numbering="false">
        <text:list-item>
          <text:p text:style-name="LastListParagraph_List_20_1_Content_First"> notion navigateur web : firefox, chrome, safari, mais aussi sur les mobiles parce qu'il envoie un fichier en CS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lecons:lecteur:start</dc:title>
  </office:meta>
</office:document-meta>
</file>