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lecons:plugins:start"/><text:bookmark-start text:name="__RefHeading___plugins_1"/><text:bookmark-start text:name="plugins"/>Plugins<text:bookmark-end text:name="__RefHeading___plugins_1"/><text:bookmark-end text:name="plugins"/></text:h>
      <text:p text:style-name="Text_20_body">Un plug-in, un add-on, un greffon ou une extension sont quasiment des synomymes : ce sont des composants logiciels qui ajoutent une fonctionnalité à un programme déjà existant.</text:p>
      <text:p text:style-name="Horizontal_20_Line"/>
      <text:p text:style-name="Text_20_body">voir aussi les <text:a xlink:type="simple" xlink:href="https://kavodao.org/doku.php?id=apu:wiki:lecons:plugins:plus_utiles:start" text:style-name="Internet_20_link" text:visited-style-name="Visited_20_Internet_20_Link">greffons les plus uti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lecons:plugins:start</dc:title>
  </office:meta>
</office:document-meta>
</file>