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wiki:mediawiki"/><text:bookmark-start text:name="__RefHeading___mediawiki_1"/><text:bookmark-start text:name="mediawiki"/>Mediawiki<text:bookmark-end text:name="__RefHeading___mediawiki_1"/><text:bookmark-end text:name="mediawiki"/></text:h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h text:style-name="Heading_20_3" text:outline-level="3"><text:bookmark-start text:name="__RefHeading___installation_en_local_3"/><text:bookmark-start text:name="installation_en_local"/>Installation en local<text:bookmark-end text:name="__RefHeading___installation_en_local_3"/><text:bookmark-end text:name="installation_en_local"/></text:h>
      <text:p text:style-name="Text_20_body">utilisation de  <text:a xlink:type="simple" xlink:href="https://www.mediawiki.org/wiki/Software_bundles" text:style-name="Internet_20_link" text:visited-style-name="Visited_20_Internet_20_Link">software bundl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wiki:mediawiki</dc:title>
  </office:meta>
</office:document-meta>
</file>