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c0a241adff4e4c347d7120458db20b1.jpeg"/>
  <manifest:file-entry manifest:media-type="image/jpeg" manifest:full-path="Pictures/a59a2ec22228ebe4f3fbbc6b65d18ea6.jpe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apu:cv:experience:start"/><text:bookmark-start text:name="__RefHeading___career_path_1"/><text:bookmark-start text:name="career_path"/>Career path<text:bookmark-end text:name="__RefHeading___career_path_1"/><text:bookmark-end text:name="career_path"/></text:h>
      <text:h text:style-name="Heading_20_2" text:outline-level="2"><text:bookmark-start text:name="__RefHeading___navigation_on_merchant_ships_2003-2010_2"/><text:bookmark-start text:name="navigation_on_merchant_ships_2003-2010"/>Navigation on merchant ships (2003-2010)<text:bookmark-end text:name="__RefHeading___navigation_on_merchant_ships_2003-2010_2"/><text:bookmark-end text:name="navigation_on_merchant_ships_2003-2010"/></text:h>
      <text:p text:style-name="Text_20_body"><draw:frame draw:style-name="mediaright" draw:name="0" text:anchor-type="paragraph" draw:z-index="0" svg:width="5.2916666666667cm" svg:height="3.5146144278607cm"><draw:image xlink:href="Pictures/4c0a241adff4e4c347d7120458db20b1.jpeg" xlink:type="simple" xlink:show="embed" xlink:actuate="onLoad"/></draw:frame>
Sailing on cargo ships is extremely instructive. You learn to take responsibility right from the start. There's a strong sense of hierarchy, but that doesn't mean you don't have a great deal of autonomy when it comes to your tasks. At sea, there's no garage, no fire brigade and no doctor: a crew has to make do with what's on board! Finally, I'd like to add that you have to enjoy working in a team and, beyond that, living in a community.</text:p>
      <text:p text:style-name="Text_20_body">During <text:a xlink:type="simple" xlink:href="https://kavodao.org/doku.php?id=en:apu:cv:embarquement:start" text:style-name="Internet_20_link" text:visited-style-name="Visited_20_Internet_20_Link">Boarding</text:a>, I mainly sailed as a deck or engine watch officer.</text:p>
      <text:h text:style-name="Heading_20_2" text:outline-level="2"><text:bookmark-start text:name="__RefHeading___manager_in_river_and_maritime_shipping_companies_2010-2019_3"/><text:bookmark-start text:name="manager_in_river_and_maritime_shipping_companies_2010-2019"/>Manager in river and maritime shipping companies ( 2010-2019 )<text:bookmark-end text:name="__RefHeading___manager_in_river_and_maritime_shipping_companies_2010-2019_3"/><text:bookmark-end text:name="manager_in_river_and_maritime_shipping_companies_2010-2019"/></text:h>
      <text:p text:style-name="Text_20_body"><draw:frame draw:style-name="mediaright" draw:name="1" text:anchor-type="paragraph" draw:z-index="1" svg:width="5.2916666666667cm" svg:height="3.5277777777778cm"><draw:image xlink:href="Pictures/a59a2ec22228ebe4f3fbbc6b65d18ea6.jpeg" xlink:type="simple" xlink:show="embed" xlink:actuate="onLoad"/></draw:frame></text:p>
      <text:list text:style-name="List_20_1" text:continue-numbering="false">
        <text:list-item>
          <text:p text:style-name="LastListParagraph_List_20_1_Content_First"> 2010-2014  <text:a xlink:type="simple" xlink:href="https://kavodao.org/doku.php?id=apu:cv:respffa" text:style-name="Internet_20_link" text:visited-style-name="Visited_20_Internet_20_Link">Technical Manager </text:a> at Fluviofeeder Armemement. Responsibility and the freedom to make decisions made me decide to stay and take up the daily challenges.</text:p>
        </text:list-item>
      </text:list>
      <text:list text:style-name="List_20_1" text:continue-numbering="false">
        <text:list-item>
          <text:p text:style-name="LastListParagraph_List_20_1_Content_First"> 2016 <text:a xlink:type="simple" xlink:href="https://kavodao.org/doku.php?id=apu:cv:kreiz" text:style-name="Internet_20_link" text:visited-style-name="Visited_20_Internet_20_Link">Responsible for certification of the mixed ferry Kreiz</text:a> for the Comoros, diagnosing the state of seaworthiness. Relations between the shipyard and the certification class, or how to strike a balance between Africa's limited resources and the requirements of the French authorities.</text:p>
        </text:list-item>
      </text:list>
      <text:list text:style-name="List_20_1" text:continue-numbering="false">
        <text:list-item>
          <text:p text:style-name="LastListParagraph_List_20_1_Content_First"> 2017-2019 <text:a xlink:type="simple" xlink:href="https://kavodao.org/doku.php?id=apu:cv:bacsloire" text:style-name="Internet_20_link" text:visited-style-name="Visited_20_Internet_20_Link">Operations Manager CBL</text:a>: Compagnie des Bacs de Loire Fleet of 3 ferries, 24 sailors. Management of the technical side and certification of the vessels. Crew management. Once again, I've been given a lot of confidence, so I'm fully committed to this adventure.</text:p>
        </text:list-item>
      </text:list>
      <text:h text:style-name="Heading_20_2" text:outline-level="2"><text:bookmark-start text:name="__RefHeading___trainer_2021-_today_4"/><text:bookmark-start text:name="trainer_2021-_today"/>Trainer (2021- today)<text:bookmark-end text:name="__RefHeading___trainer_2021-_today_4"/><text:bookmark-end text:name="trainer_2021-_today"/></text:h>
      <text:list text:style-name="List_20_1" text:continue-numbering="false">
        <text:list-item>
          <text:p text:style-name="List_20_1_Content_First"> 2021-2022 <text:a xlink:type="simple" xlink:href="https://kavodao.org/doku.php?id=apu:cv:experience:formateur_lpm:start" text:style-name="Internet_20_link" text:visited-style-name="Visited_20_Internet_20_Link">Trainer </text:a> at the Lycée Professionnel Maritime in Nantes</text:p>
        </text:list-item>
        <text:list-item>
          <text:p text:style-name="List_20_1_Content"> 2023 Remote trainer from Serbia: help in preparing for competitive exams, technical assistance and professional follow-up for former students, translation of technical texts into French.</text:p>
        </text:list-item>
        <text:list-item>
          <text:p text:style-name="List_20_1_Content"> 2023 French trainer: courses for Serbians wishing to pass level C1. Conversation and correction of texts. </text:p>
        </text:list-item>
        <text:list-item>
          <text:p text:style-name="List_20_1_Content"> 2024-2025 Electrical engineering and automation teacher at the maritime vocational school until February 2025.</text:p>
        </text:list-item>
        <text:list-item>
          <text:p text:style-name="List_20_1_Content_Last"> February 2025 Job search in Serbia following a family move.</text:p>
        </text:list-item>
      </text:list>
      <text:h text:style-name="Heading_20_2" text:outline-level="2"><text:bookmark-start text:name="__RefHeading___various_experiences_5"/><text:bookmark-start text:name="various_experiences"/>Various experiences<text:bookmark-end text:name="__RefHeading___various_experiences_5"/><text:bookmark-end text:name="various_experiences"/></text:h>
      <text:list text:style-name="List_20_1" text:continue-numbering="false">
        <text:list-item>
          <text:p text:style-name="List_20_1_Content_First"> summer job </text:p>
          <text:list text:style-name="List_20_1">
            <text:list-item>
              <text:p text:style-name="List_20_1_Content"> 1998 clerk in a traditional bakery and pastry shop.</text:p>
            </text:list-item>
            <text:list-item>
              <text:p text:style-name="List_20_1_Content"> 1999 work in a slaughterhouse, making sandwiches, delivering drinks.</text:p>
            </text:list-item>
            <text:list-item>
              <text:p text:style-name="List_20_1_Content"> 2000 waiter in a bar-restaurant; dishwasher in Jersey.</text:p>
            </text:list-item>
          </text:list>
        </text:list-item>
        <text:list-item>
          <text:p text:style-name="List_20_1_Content"> 2015: an audit assignment <text:a xlink:type="simple" xlink:href="https://kavodao.org/doku.php?id=apu:cv:piriou" text:style-name="Internet_20_link" text:visited-style-name="Visited_20_Internet_20_Link"> auditor at PNS</text:a>: Piriou Naval Service. discovery of fishing boat maintenance. </text:p>
        </text:list-item>
        <text:list-item>
          <text:p text:style-name="List_20_1_Content"> 2020: management of the family's agricultural assets - technical, human and legal issues.</text:p>
        </text:list-item>
        <text:list-item>
          <text:p text:style-name="List_20_1_Content_Last"> 2020 to date: Dokuwiki software trainer.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en:apu:cv:experience:start</dc:title>
  </office:meta>
</office:document-meta>
</file>