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93d597595e445f0630328ac40429d1.jpeg"/>
  <manifest:file-entry manifest:media-type="image/jpeg" manifest:full-path="Pictures/9c83f335968e03b21d5bf7c0a6f0201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apu:cv:formationmarmar"/><text:bookmark-start text:name="__RefHeading___unlimited_dual_officer_training_program_1"/><text:bookmark-start text:name="unlimited_dual_officer_training_program"/>Unlimited Dual Officer Training Program<text:bookmark-end text:name="__RefHeading___unlimited_dual_officer_training_program_1"/><text:bookmark-end text:name="unlimited_dual_officer_training_program"/></text:h>
      <text:p text:style-name="Text_20_body"><draw:frame draw:style-name="mediaright" draw:name="0" text:anchor-type="paragraph" draw:z-index="0" svg:width="5.2916666666667cm" svg:height="3.5388020833333cm"><draw:image xlink:href="Pictures/dd93d597595e445f0630328ac40429d1.jpeg" xlink:type="simple" xlink:show="embed" xlink:actuate="onLoad"/></draw:frame> <draw:frame draw:style-name="mediaright" draw:name="1" text:anchor-type="paragraph" draw:z-index="1" svg:width="5.2916666666667cm" svg:height="3.5139973958333cm"><draw:image xlink:href="Pictures/9c83f335968e03b21d5bf7c0a6f0201a.jpeg" xlink:type="simple" xlink:show="embed" xlink:actuate="onLoad"/></draw:frame></text:p>
      <text:h text:style-name="Heading_20_2" text:outline-level="2"><text:bookmark-start text:name="__RefHeading___summary_2"/><text:bookmark-start text:name="summary"/>Summary<text:bookmark-end text:name="__RefHeading___summary_2"/><text:bookmark-end text:name="summary"/></text:h>
      <text:p text:style-name="Text_20_body">This training provides the highest possible qualification in the merchant navy, both in deck and engine departments. Graduates are thus eligible to work on all types and sizes of civilian ships. The courses provide comprehensive knowledge and operational skills for future Deck Officers and Engine Officers, with no tonnage or power limitations. This is why the training is called “unlimited and dual-purpose”.</text:p>
      <text:p text:style-name="Text_20_body">After a scientific baccalaureate, I completed four years of study and one year of internship at the French National Maritime Academy in Marseille (ENSM).</text:p>
      <text:p text:style-name="Text_20_body">Last diploma obtained: DESMM (equivalent to Master's level – EQF Level 7).</text:p>
      <text:p text:style-name="Text_20_body"><text:span text:style-name="Emphasis">NB: For information on other maritime training programs, see the <text:a xlink:type="simple" xlink:href="http://www.ifmer.org/metiers-de-la-mer/transports-maritimes-et-logistique/personnels-navigants-maritimes-et-fluviaux" text:style-name="Internet_20_link" text:visited-style-name="Visited_20_Internet_20_Link">website</text:a> of the French Institute of the Sea</text:span></text:p>
      <text:h text:style-name="Heading_20_2" text:outline-level="2"><text:bookmark-start text:name="__RefHeading___the_french_national_maritime_academy_3"/><text:bookmark-start text:name="the_french_national_maritime_academy"/>The French National Maritime Academy<text:bookmark-end text:name="__RefHeading___the_french_national_maritime_academy_3"/><text:bookmark-end text:name="the_french_national_maritime_academy"/></text:h>
      <text:p text:style-name="Text_20_body">The ENMM was formerly called the “Hydrographic School”, which earned it the nickname “Hydro”. Today, it has been renamed ENSM – École Nationale Supérieure Maritime (<text:a xlink:type="simple" xlink:href="https://www.supmaritime.fr/" text:style-name="Internet_20_link" text:visited-style-name="Visited_20_Internet_20_Link">school website</text:a>).</text:p>
      <text:h text:style-name="Heading_20_2" text:outline-level="2"><text:bookmark-start text:name="__RefHeading___years_of_school_4"/><text:bookmark-start text:name="years_of_school"/>3 Years of School<text:bookmark-end text:name="__RefHeading___years_of_school_4"/><text:bookmark-end text:name="years_of_school"/></text:h>
      <text:p text:style-name="Text_20_body">1999: Obtained the scientific baccalaureate and passed the competitive exam for entry into the 1st class merchant navy officer program.</text:p>
      <text:p text:style-name="Text_20_body">1999–2002: Training completed at the ENMM Marseille (see <text:a xlink:type="simple" xlink:href="https://www.supmaritime.fr/navigant-ingenieur-officier-premiere-classe-marine-marchande/" text:style-name="Internet_20_link" text:visited-style-name="Visited_20_Internet_20_Link">description of the officer training program by the school</text:a>)</text:p>
      <text:p text:style-name="Text_20_body">2002: Diploma of Cadet Officer – 1st Class Merchant Navy, including:</text:p>
      <text:p text:style-name="Text_20_body">First aid training</text:p>
      <text:p text:style-name="Text_20_body">Firefighting techniques training</text:p>
      <text:p text:style-name="Text_20_body">General Operator Certificate (GOC – GMDSS)</text:p>
      <text:p text:style-name="Text_20_body">Survival Craft and Rescue Boats certificate (BAEERS)</text:p>
      <text:p text:style-name="Text_20_body">See also the <text:a xlink:type="simple" xlink:href="https://kavodao.org/lib/exe/fetch.php?media=apu:cv:flyer_ingenieur_navigant_web3.pdf" text:style-name="Internet_20_link" text:visited-style-name="Visited_20_Internet_20_Link">school flyer</text:a>.</text:p>
      <text:h text:style-name="Heading_20_2" text:outline-level="2"><text:bookmark-start text:name="__RefHeading___month_internship_as_cadet_5"/><text:bookmark-start text:name="month_internship_as_cadet"/>12-Month Internship as Cadet<text:bookmark-end text:name="__RefHeading___month_internship_as_cadet_5"/><text:bookmark-end text:name="month_internship_as_cadet"/></text:h>
      <text:p text:style-name="Text_20_body">As a cadet:</text:p>
      <text:p text:style-name="Text_20_body">CMA-CGM container ship <text:a xlink:type="simple" xlink:href="https://www.cargos-paquebots.net/Reportages_divers/PCRP/PCRP-01.htm" text:style-name="Internet_20_link" text:visited-style-name="Visited_20_Internet_20_Link">Douce France</text:a> – First experience of navigation</text:p>
      <text:p text:style-name="Text_20_body">Cruise ship <text:a xlink:type="simple" xlink:href="https://kavodao.org/doku.php?id=apu:cv:7seas:fichebateau" text:style-name="Internet_20_link" text:visited-style-name="Visited_20_Internet_20_Link">Seven Seas Mariner</text:a> – Training in a stimulating environment</text:p>
      <text:p text:style-name="Text_20_body">Scientific research vessel <text:a xlink:type="simple" xlink:href="https://fr.wikipedia.org/wiki/L%27Atalante_(1989)" text:style-name="Internet_20_link" text:visited-style-name="Visited_20_Internet_20_Link">L'Atalante</text:a></text:p>
      <text:p text:style-name="Text_20_body">These internships led to the issuance by the maritime administration of the Unlimited Watchkeeping Certificate (Deck and Engine), allowing me to start my career as Third Officer.</text:p>
      <text:h text:style-name="Heading_20_2" text:outline-level="2"><text:bookmark-start text:name="__RefHeading___final_year_of_school_6"/><text:bookmark-start text:name="final_year_of_school"/>Final Year of School<text:bookmark-end text:name="__RefHeading___final_year_of_school_6"/><text:bookmark-end text:name="final_year_of_school"/></text:h>
      <text:p text:style-name="Text_20_body">2005/2006: Final academic year at ENMM Marseille.</text:p>
      <text:p text:style-name="Text_20_body">2006: Diploma of Advanced Studies in the Merchant Navy (DESMM)</text:p>
      <text:p text:style-name="Text_20_body"><text:a xlink:type="simple" xlink:href="https://kavodao.org/lib/exe/fetch.php?media=apu:cv:memoire_pollutions_operationnelles.pdf" text:style-name="Internet_20_link" text:visited-style-name="Visited_20_Internet_20_Link">Final thesis</text:a>: How to reduce operational pollution from ships.</text:p>
      <text:h text:style-name="Heading_20_2" text:outline-level="2"><text:bookmark-start text:name="__RefHeading___summary_of_diplomas_and_certificates_7"/><text:bookmark-start text:name="summary_of_diplomas_and_certificates"/>Summary of Diplomas and Certificates<text:bookmark-end text:name="__RefHeading___summary_of_diplomas_and_certificates_7"/><text:bookmark-end text:name="summary_of_diplomas_and_certificates"/></text:h>
      <text:p text:style-name="Text_20_body"><text:a xlink:type="simple" xlink:href="https://kavodao.org/doku.php?id=aat:papiers:marmar:start" text:style-name="Internet_20_link" text:visited-style-name="Visited_20_Internet_20_Link">*</text:a></text:p>
      <text:p text:style-name="Text_20_body">Diplomas:</text:p>
      <text:p text:style-name="Text_20_body">Cadet Officer – 1st Class Merchant Navy (2002)</text:p>
      <text:p text:style-name="Text_20_body">Advanced Studies in the Merchant Navy – DESMM (2006), equivalent to a Master’s degree (Master 2)</text:p>
      <text:p text:style-name="Text_20_body">Certificates:</text:p>
      <text:p text:style-name="Text_20_body">Survival Craft and Rescue Boats (BAEERS) and fast rescue training</text:p>
      <text:p text:style-name="Text_20_body">Ro-ro vessel safety certificates</text:p>
      <text:p text:style-name="Text_20_body">General Operator Certificate (GOC – GMDSS)</text:p>
      <text:p text:style-name="Text_20_body">Basic and advanced medical training onboard</text:p>
      <text:p text:style-name="Text_20_body">Basic and advanced firefighting (CFBLI &amp; CQALI)</text:p>
      <text:p text:style-name="Text_20_body">Radar and ARPA</text:p>
      <text:p text:style-name="Text_20_body">Ship Security Officer (SSO)</text:p>
      <text:p text:style-name="Text_20_body">Designated Person Ashore – ISM (International Safety Management)</text:p>
      <text:p text:style-name="Text_20_body">Internal ISM Auditor</text:p>
      <text:p text:style-name="Text_20_body">Certificates of Competency:</text:p>
      <text:p text:style-name="Text_20_body">Unlimited Officer of the Watch – Deck and Engine</text:p>
      <text:p text:style-name="Text_20_body">Unlimited Second Officer</text:p>
      <text:p text:style-name="Text_20_body">Unlimited Second Engineer</text:p>
      <text:p text:style-name="Text_20_body">NB: A Certificate of Competency in the merchant navy requires both the corresponding academic diploma and a certain amount of sea time in the required role.</text:p>
      <text:p text:style-name="Text_20_body"><text:span text:style-name="Emphasis"><text:a xlink:type="simple" xlink:href="https://kavodao.org/doku.php?id=apu:cv:start" text:style-name="Internet_20_link" text:visited-style-name="Visited_20_Internet_20_Link">Back to CV summary pag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apu:cv:formationmarmar</dc:title>
  </office:meta>
</office:document-meta>
</file>