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be137e43c4c9e00bdfb0109191e948c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apu:cv:start"/><text:bookmark-start text:name="__RefHeading___cv_tanguy_brule_1"/><text:bookmark-start text:name="cv_tanguy_brule"/>CV Tanguy Brulé<text:bookmark-end text:name="__RefHeading___cv_tanguy_brule_1"/><text:bookmark-end text:name="cv_tanguy_brule"/></text:h>
      <text:p text:style-name="Text_20_body"><draw:frame draw:style-name="mediaright" draw:name="0" text:anchor-type="paragraph" draw:z-index="0" svg:width="3.96875cm" svg:height="2.9765625cm"><draw:image xlink:href="Pictures/fbe137e43c4c9e00bdfb0109191e948c.jpeg" xlink:type="simple" xlink:show="embed" xlink:actuate="onLoad"/></draw:frame></text:p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p text:style-name="Text_20_body">I was trained as a <text:a xlink:type="simple" xlink:href="https://kavodao.org/doku.php?id=apu:cv:formationmarmar" text:style-name="Internet_20_link" text:visited-style-name="Visited_20_Internet_20_Link">merchant navy officer</text:a>, I sailed <text:a xlink:type="simple" xlink:href="https://kavodao.org/doku.php?id=apu:cv:embarquement:start" text:style-name="Internet_20_link" text:visited-style-name="Visited_20_Internet_20_Link">sailed</text:a> for 6 years as a watch leader, then managed the maintenance <text:a xlink:type="simple" xlink:href="https://kavodao.org/doku.php?id=apu:cv:experience:start#experience_de_responsable_dans_des_armements_fluviaux_et_maritimes_2010-2019" text:style-name="Internet_20_link" text:visited-style-name="Visited_20_Internet_20_Link">managed the maintenance of</text:a> river and sea vessels as technical manager. Finally, my taste for passing on knowledge has come to fruition in my work as a teacher for secondary school students and adults in continuing education.</text:p>
      <text:h text:style-name="Heading_20_2" text:outline-level="2"><text:bookmark-start text:name="__RefHeading___know-how_3"/><text:bookmark-start text:name="know-how"/>Know-how<text:bookmark-end text:name="__RefHeading___know-how_3"/><text:bookmark-end text:name="know-how"/></text:h>
      <text:p text:style-name="Text_20_body">My <text:a xlink:type="simple" xlink:href="https://kavodao.org/doku.php?id=apu:cv:savoir_faire" text:style-name="Internet_20_link" text:visited-style-name="Visited_20_Internet_20_Link">skills</text:a> mainly concern technical management, human resources and training in the maritime field.</text:p>
      <text:h text:style-name="Heading_20_2" text:outline-level="2"><text:bookmark-start text:name="__RefHeading___career_4"/><text:bookmark-start text:name="career"/>Career<text:bookmark-end text:name="__RefHeading___career_4"/><text:bookmark-end text:name="career"/></text:h>
      <text:p text:style-name="Text_20_body">My <text:a xlink:type="simple" xlink:href="https://kavodao.org/doku.php?id=apu:cv:experience:start" text:style-name="Internet_20_link" text:visited-style-name="Visited_20_Internet_20_Link">professional career</text:a> can be broken down as follows:</text:p>
      <text:list text:style-name="List_20_1" text:continue-numbering="false">
        <text:list-item>
          <text:p text:style-name="List_20_1_Content_First"> Merchant Navy sailor (6 years)</text:p>
        </text:list-item>
        <text:list-item>
          <text:p text:style-name="List_20_1_Content"> technical manager in shipping companies (7 years)</text:p>
        </text:list-item>
        <text:list-item>
          <text:p text:style-name="List_20_1_Content"> trainer (3 years)</text:p>
        </text:list-item>
        <text:list-item>
          <text:p text:style-name="List_20_1_Content_Last"> teacher in maritime education (2 years) </text:p>
        </text:list-item>
      </text:list>
      <text:h text:style-name="Heading_20_2" text:outline-level="2"><text:bookmark-start text:name="__RefHeading___trainingmerchant_navy_5"/><text:bookmark-start text:name="trainingmerchant_navy"/>Training: Merchant Navy<text:bookmark-end text:name="__RefHeading___trainingmerchant_navy_5"/><text:bookmark-end text:name="trainingmerchant_navy"/></text:h>
      <text:p text:style-name="Text_20_body">The  <text:a xlink:type="simple" xlink:href="https://kavodao.org/doku.php?id=apu:cv:formationmarmar" text:style-name="Internet_20_link" text:visited-style-name="Visited_20_Internet_20_Link">Merchant Navy 1st Class Officer training</text:a> is a technical training course at Master 2 level that covers everything: navigation, mechanics, electricity, electronics, welding, electrical engineering, maritime law, etc. It takes place over 5 years.</text:p>
      <text:h text:style-name="Heading_20_2" text:outline-level="2"><text:bookmark-start text:name="__RefHeading___miscellaneous_6"/><text:bookmark-start text:name="miscellaneous"/>Miscellaneous<text:bookmark-end text:name="__RefHeading___miscellaneous_6"/><text:bookmark-end text:name="miscellaneous"/></text:h>
      <text:h text:style-name="Heading_20_4" text:outline-level="4"><text:bookmark-start text:name="__RefHeading___know-how_7"/><text:bookmark-start text:name="know-how1"/>Know-how<text:bookmark-end text:name="__RefHeading___know-how_7"/><text:bookmark-end text:name="know-how1"/></text:h>
      <text:p text:style-name="Text_20_body">My values are kindness and respect for others.</text:p>
      <text:p text:style-name="Text_20_body">I have a strong team spirit.</text:p>
      <text:p text:style-name="Text_20_body">I'm conscientious and organised. </text:p>
      <text:h text:style-name="Heading_20_4" text:outline-level="4"><text:bookmark-start text:name="__RefHeading___languages_8"/><text:bookmark-start text:name="languages"/>Languages<text:bookmark-end text:name="__RefHeading___languages_8"/><text:bookmark-end text:name="languages"/></text:h>
      <text:list text:style-name="List_20_1" text:continue-numbering="false">
        <text:list-item>
          <text:p text:style-name="List_20_1_Content_First"> French mother tongue</text:p>
        </text:list-item>
        <text:list-item>
          <text:p text:style-name="List_20_1_Content"> English: B2 level, fluent conversation, particularly technical and maritime English. </text:p>
        </text:list-item>
        <text:list-item>
          <text:p text:style-name="List_20_1_Content"> Spanish: A2 level in basic conversation.</text:p>
        </text:list-item>
        <text:list-item>
          <text:p text:style-name="List_20_1_Content_Last"> Serbian: currently being learnt</text:p>
        </text:list-item>
      </text:list>
      <text:h text:style-name="Heading_20_4" text:outline-level="4"><text:bookmark-start text:name="__RefHeading___other_9"/><text:bookmark-start text:name="other"/>other<text:bookmark-end text:name="__RefHeading___other_9"/><text:bookmark-end text:name="other"/></text:h>
      <text:p text:style-name="Text_20_body">First aid with the Red Cross level PSE2 (level 2 team care)</text:p>
      <text:p text:style-name="Horizontal_20_Line"/>
      <text:p text:style-name="Text_20_body">My CV is also available in the classic form of  <text:a xlink:type="simple" xlink:href="https://kavodao.org/lib/exe/fetch.php?media=apu:cv:cv_tanguy_brule_v7_.pdf" text:style-name="Internet_20_link" text:visited-style-name="Visited_20_Internet_20_Link">pdf C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apu:cv:start</dc:title>
  </office:meta>
</office:document-meta>
</file>